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4ef28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tyle="italic" fo:font-weight="normal" style:font-style-asian="italic" style:font-weight-asian="normal" style:font-style-complex="italic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4ef2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Fiche d’inscription </text:span>Zen en soi ANNEE 2026-2027</text:p>
      <text:p text:style-name="Standard"/>
      <text:p text:style-name="P3">REPRISE DES COURS DERNIERE SEMAINE DE SEPTEMBRE</text:p>
      <text:p text:style-name="Standard"/>
      <text:p text:style-name="Standard">Nom <text:span text:style-name="T2">+</text:span>Prénom .......................................................................................................................................</text:p>
      <text:p text:style-name="Standard">Date de naissance .................................................................................................................................</text:p>
      <text:p text:style-name="Standard">Adresse .............................................................................................................................................................…………………………………………………………………………………………………</text:p>
      <text:p text:style-name="P1">Tél. .......................................................... </text:p>
      <text:p text:style-name="P1">Adresse mail ............................................@.................................…</text:p>
      <text:p text:style-name="P1"/>
      <text:p text:style-name="Standard">Avez-vous déjà pratiqué le yoga ? Quel type (hatha-yoga, autres...) ? Combien de temps ?</text:p>
      <text:p text:style-name="Standard"/>
      <text:p text:style-name="Standard">Certificat Médical d’aptitude au Yoga obligatoire et important pour des raisons d’assurance</text:p>
      <text:p text:style-name="Standard"/>
      <text:p text:style-name="Standard">A quel cours souhaitez-vous vous inscrire ?</text:p>
      <text:p text:style-name="Standard"/>
      <text:p text:style-name="Standard">Lieu(x) et horaire(s) : .......................................................................................................................</text:p>
      <text:p text:style-name="Standard"/>
      <text:p text:style-name="P1">Date: </text:p>
      <text:p text:style-name="P1"/>
      <text:p text:style-name="P1">Signature:</text:p>
      <text:p text:style-name="Standard"/>
      <text:p text:style-name="Standard">Pour le paiement, merci d’utiliser de préférence le virement bancaire</text:p>
      <text:p text:style-name="Standard"/>
      <text:p text:style-name="Standard">RIB : <text:span text:style-name="T1">ASS ZEN EN SOI</text:span> – BPACA de ST VINCENT DE TYROSSE</text:p>
      <text:p text:style-name="Standard">N° de compte : 109070012346221178018 clé 87 IBAN : FR 76 1090 7001 2346 2211 7801 887</text:p>
      <text:p text:style-name="Standard"/>
      <text:p text:style-name="Standard">NB : tout trimestre commencé est dû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9T15:54:37.097000000</meta:creation-date>
    <dc:date>2026-08-19T15:58:57.851000000</dc:date>
    <meta:editing-duration>PT4M20S</meta:editing-duration>
    <meta:editing-cycles>1</meta:editing-cycles>
    <meta:document-statistic meta:table-count="0" meta:image-count="0" meta:object-count="0" meta:page-count="1" meta:paragraph-count="17" meta:word-count="115" meta:character-count="1368" meta:non-whitespace-character-count="1267"/>
    <meta:generator>LibreOffice/7.6.2.1$Windows_X86_64 LibreOffice_project/56f7684011345957bbf33a7ee678afaf4d2ba333</meta:generator>
  </office:meta>
</office:document-meta>
</file>